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end" style:justify-single-word="false"/>
      <style:text-properties fo:font-size="14pt" style:font-size-asian="14pt" style:font-size-complex="14pt"/>
    </style:style>
    <style:style style:name="P2" style:family="paragraph" style:parent-style-name="Standard">
      <style:paragraph-properties fo:text-align="end" style:justify-single-word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 style:master-page-name="Standard">
      <style:paragraph-properties style:page-number="auto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font-size="14pt" fo:font-style="italic" style:font-size-asian="14pt" style:font-style-asian="italic" style:font-size-complex="14pt"/>
    </style:style>
    <style:style style:name="T3" style:family="text">
      <style:text-properties fo:font-size="16pt" fo:font-weight="bold" style:font-size-asian="16pt" style:font-weight-asian="bold" style:font-size-complex="16pt"/>
    </style:style>
    <style:style style:name="T4" style:family="text">
      <style:text-properties fo:font-size="12pt" fo:font-style="italic" style:font-size-asian="12pt" style:font-style-asian="italic" style:font-size-complex="12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text:span text:style-name="T1">Ime i prezime potrošača________________________________</text:span></text:p>
      <text:p text:style-name="Standard"><text:span text:style-name="T1">Adresa(ulica i kućni broj)________________________________</text:span></text:p>
      <text:p text:style-name="Standard"><text:span text:style-name="T1">Mesto ______________________________________________</text:span></text:p>
      <text:p text:style-name="Standard"><text:span text:style-name="T1">Kontakt telefon _______________________________________</text:span></text:p>
      <text:p text:style-name="Standard"><text:span text:style-name="T1">U ___________, dana __________________________________</text:span></text:p>
      <text:p text:style-name="Standard"><text:span text:style-name="T1">Potpis potrošača______________________________________</text:span></text:p>
      <text:p text:style-name="P1"/>
      <text:p text:style-name="P2"><text:span text:style-name="T1">Trgovac/pružalac usluge_________________________</text:span></text:p>
      <text:p text:style-name="P2"><text:span text:style-name="T1">Adresa trgovca_________________________</text:span></text:p>
      <text:p text:style-name="P2"><text:span text:style-name="T1">Mesto_________________________</text:span></text:p>
      <text:p text:style-name="P3"><text:span text:style-name="T3">Reklamacija trgovcu/ pružaocu usluge</text:span></text:p>
      <text:p text:style-name="Standard"><text:span text:style-name="T1">Podnosim Vam pisani prigovor na sledeći proizvod ( ili uslugu) ___________________________________________________________</text:span></text:p>
      <text:p text:style-name="Standard"><text:span text:style-name="T1">Kupljen dana_________________</text:span></text:p>
      <text:p text:style-name="Standard"><text:span text:style-name="T1">Broj fiskalnog isečka___________ </text:span><text:span text:style-name="T2">(</text:span><text:span text:style-name="T4">fiskalni isečak je jedini neoborivi</text:span><text:bookmark text:name="_GoBack"/><text:span text:style-name="T4"> dokaz kupovine)</text:span></text:p>
      <text:p text:style-name="Standard"><text:span text:style-name="T1">Prigovor se odnosi na sledeće:</text:span></text:p>
      <text:p text:style-name="Standard"><text:span text:style-name="T1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/text:p>
      <text:p text:style-name="Standard"><text:span text:style-name="T1">Podsećam Vas da ste dužni da odgovorite na ovu reklamaciju u zakonskom roku od 8 dana od dana prijema reklamacije.</text:span></text:p>
      <text:p text:style-name="Standard"><text:span text:style-name="T4">Reklamacija se podnosi u dva primerka tako što jedan overeni primerak ostaje potrošaču, a drugi ostaje trgovcu. Takođe reklamaciju možete poslati iz pošte putem pisma sa povratnicom. Povratnica služi kao dokaz da je trgovac primio reklamaciju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h" fo:country="YU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sh" fo:country="YU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text-indent="0cm" style:auto-text-indent="false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2.54cm" fo:margin-right="2.54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Milos Vuckovic</meta:initial-creator>
    <dc:creator>Milos Vuckovic</dc:creator>
    <meta:editing-cycles>6</meta:editing-cycles>
    <meta:creation-date>2015-06-15T14:25:00</meta:creation-date>
    <dc:date>2015-06-15T14:37:00</dc:date>
    <meta:editing-duration>PT12S</meta:editing-duration>
    <meta:generator>OpenOffice.org/3.3$Win32 OpenOffice.org_project/330m20$Build-9567</meta:generator>
    <meta:document-statistic meta:table-count="0" meta:image-count="0" meta:object-count="0" meta:page-count="1" meta:paragraph-count="17" meta:word-count="113" meta:character-count="1680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